
<file path=META-INF/manifest.xml><?xml version="1.0" encoding="utf-8"?>
<manifest:manifest xmlns:manifest="urn:oasis:names:tc:opendocument:xmlns:manifest:1.0" manifest:version="1.3">
  <manifest:file-entry manifest:media-type="application/vnd.oasis.opendocument.text" manifest:full-path="/" manifest:version="1.3"/>
  <manifest:file-entry manifest:media-type="application/xml" manifest:full-path="content.xml"/>
  <manifest:file-entry manifest:media-type="image/png" manifest:full-path="Pictures/0.png"/>
  <manifest:file-entry manifest:media-type="application/rdf+xml" manifest:full-path="manifest.rdf"/>
  <manifest:file-entry manifest:media-type="application/xml" manifest:full-path="styles.xml"/>
  <manifest:file-entry manifest:media-type="application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3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p text:style-name="Title">How do I add myself as moderator to my namespace?</text:p>
      <text:p text:style-name="P1"><text:span text:style-name="T1">Source:</text:span> <text:a xlink:type="simple" xlink:href="https://faq.remarkbox.com/3f100705-978f-11f1-bcb8-040140774501/how-do-i-add-myself-as-moderator-to-my-namespace" office:name=""><text:span text:style-name="Definition">https://faq.remarkbox.com/3f100705-978f-11f1-bcb8-040140774501/how-do-i-add-myself-as-moderator-to-my-namespace</text:span></text:a><text:line-break/><text:span text:style-name="T1">Snapshot:</text:span> 2026-08-15T08:18:31Z<text:line-break/><text:span text:style-name="T1">Generator:</text:span> Remarkbox <text:span text:style-name="Source_Text">b4670c4</text:span></text:p>
      <text:p text:style-name="P1"><text:span text:style-name="T2">This is a thread snapshot. The living document lives at the source URI above — it may have been edited, extended, or replied-to since.</text:span></text:p>
      <text:p text:style-name="FigureWithCaption"><draw:frame draw:name="img1" svg:width="196.0pt" svg:height="196.0pt"><draw:image xlink:href="Pictures/0.png" xlink:type="simple" xlink:show="embed" xlink:actuate="onLoad"/></draw:frame></text:p>
      <text:p text:style-name="FigureCaption">Scan for living source</text:p>
      <text:p text:style-name="First_20_paragraph">My namespace settings don't have anyone listed as a moderator, and I don't see a way to add anyone. I also can't get to the moderation panels, even though I'm the namespace owner.</text:p>
      <text:p text:style-name="Horizontal_20_Line"/>
      <text:p text:style-name="First_20_paragraph"><text:span text:style-name="T1">Source:</text:span> <text:a xlink:type="simple" xlink:href="https://faq.remarkbox.com/3f100705-978f-11f1-bcb8-040140774501/how-do-i-add-myself-as-moderator-to-my-namespace" office:name=""><text:span text:style-name="Definition">https://faq.remarkbox.com/3f100705-978f-11f1-bcb8-040140774501/how-do-i-add-myself-as-moderator-to-my-namespace</text:span></text:a><text:line-break/><text:span text:style-name="T1">Snapshot:</text:span> 2026-08-15T08:18:31Z<text:line-break/><text:span text:style-name="T1">Generator:</text:span> Remarkbox <text:span text:style-name="Source_Text">b4670c4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3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3">
  <office:meta>
    <meta:generator>Pandoc/3.1.3</meta:generator>
    <dc:title>How do I add myself as moderator to my namespace?</dc:title>
    <dc:description/>
    <dc:subject/>
    <meta:keyword/>
    <meta:initial-creator/>
    <dc:creator/>
    <meta:creation-date>2026-08-15T08:18:31Z</meta:creation-date>
    <dc:date>2026-08-15T08:18:31Z</dc:date>
  </office:meta>
</office:document-meta>
</file>